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Thumbnails/thumbnail.png" manifest:media-type="image/png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scripts/>
  <office:font-face-decls>
    <style:font-face style:name="Arial" svg:font-family="Arial" style:font-pitch="variable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 style:font-charset="x-symbol"/>
    <style:font-face style:name="PingFang SC" svg:font-family="'PingFang SC'" style:font-family-generic="system" style:font-pitch="variable"/>
    <style:font-face style:name="Songti SC" svg:font-family="'Songti SC'" style:font-family-generic="system" style:font-pitch="variable"/>
    <style:font-face style:name="Times New Roman" svg:font-family="'Times New Roman'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_20__28_WW_29_">
      <style:paragraph-properties fo:margin-left="0in" fo:margin-right="0in" fo:line-height="115%" fo:text-align="center" style:justify-single-word="false" fo:text-indent="0in" style:auto-text-indent="false" style:writing-mode="lr-tb"/>
    </style:style>
    <style:style style:name="P2" style:family="paragraph" style:parent-style-name="Standard_20__28_WW_29_">
      <style:paragraph-properties fo:margin-left="0in" fo:margin-right="0in" fo:line-height="115%" fo:text-align="center" style:justify-single-word="false" fo:text-indent="0in" style:auto-text-indent="false" style:writing-mode="lr-tb"/>
      <style:text-properties style:font-name="Times New Roman" fo:font-size="12pt" style:font-size-asian="12pt" style:font-name-complex="Times New Roman1" style:font-size-complex="12pt"/>
    </style:style>
    <style:style style:name="P3" style:family="paragraph" style:parent-style-name="Standard_20__28_WW_29_">
      <style:paragraph-properties fo:margin-left="0in" fo:margin-right="0in" fo:line-height="115%" fo:text-indent="0in" style:auto-text-indent="false" style:writing-mode="lr-tb"/>
      <style:text-properties style:font-name="Times New Roman" fo:font-size="12pt" style:font-size-asian="12pt" style:font-name-complex="Times New Roman1" style:font-size-complex="12pt"/>
    </style:style>
    <style:style style:name="P4" style:family="paragraph" style:parent-style-name="Standard_20__28_WW_29_">
      <style:paragraph-properties fo:margin-left="0.25in" fo:margin-right="0in" fo:line-height="115%" fo:text-indent="0in" style:auto-text-indent="false" style:writing-mode="lr-tb"/>
    </style:style>
    <style:style style:name="P5" style:family="paragraph" style:parent-style-name="Standard_20__28_WW_29_" style:list-style-name="L1">
      <style:paragraph-properties fo:line-height="115%" style:writing-mode="lr-tb"/>
      <style:text-properties style:font-name="Times New Roman" fo:font-size="12pt" style:font-size-asian="12pt" style:font-name-complex="Times New Roman1" style:font-size-complex="12pt"/>
    </style:style>
    <style:style style:name="P6" style:family="paragraph" style:parent-style-name="Standard_20__28_WW_29_" style:list-style-name="L1">
      <style:paragraph-properties fo:line-height="115%" style:writing-mode="lr-tb"/>
      <style:text-properties style:font-name="Times New Roman" fo:font-size="12pt" officeooo:paragraph-rsid="000b0b5c" style:font-size-asian="12pt" style:font-name-complex="Times New Roman1" style:font-size-complex="12pt"/>
    </style:style>
    <style:style style:name="P7" style:family="paragraph" style:parent-style-name="Standard_20__28_WW_29_">
      <style:paragraph-properties fo:margin-left="0.25in" fo:margin-right="0in" fo:line-height="115%" fo:text-indent="0in" style:auto-text-indent="false" style:writing-mode="lr-tb"/>
      <style:text-properties officeooo:paragraph-rsid="000165fe"/>
    </style:style>
    <style:style style:name="P8" style:family="paragraph" style:parent-style-name="Standard_20__28_WW_29_">
      <style:paragraph-properties fo:margin-left="0.25in" fo:margin-right="0in" fo:line-height="115%" fo:text-indent="0in" style:auto-text-indent="false" style:writing-mode="lr-tb"/>
      <style:text-properties style:font-name="Times New Roman" fo:font-size="12pt" style:font-size-asian="12pt" style:font-name-complex="Times New Roman1" style:font-size-complex="12pt"/>
    </style:style>
    <style:style style:name="P9" style:family="paragraph" style:parent-style-name="Standard_20__28_WW_29_">
      <style:paragraph-properties fo:margin-left="0.25in" fo:margin-right="0in" fo:line-height="115%" fo:text-indent="0in" style:auto-text-indent="false" style:writing-mode="lr-tb"/>
      <style:text-properties fo:color="#000000" loext:opacity="100%" style:font-name="Times New Roman" fo:font-size="12pt" officeooo:rsid="00050304" officeooo:paragraph-rsid="00050304" style:font-size-asian="12pt" style:font-name-complex="Times New Roman1" style:font-size-complex="12pt"/>
    </style:style>
    <style:style style:name="P10" style:family="paragraph" style:parent-style-name="Standard_20__28_WW_29_">
      <style:paragraph-properties fo:margin-left="0in" fo:margin-right="0in" fo:line-height="115%" fo:text-indent="0in" style:auto-text-indent="false" style:writing-mode="lr-tb"/>
    </style:style>
    <style:style style:name="T1" style:family="text">
      <style:text-properties style:font-name="Times New Roman" fo:font-size="12pt" style:font-size-asian="12pt" style:font-name-complex="Times New Roman1" style:font-size-complex="12pt"/>
    </style:style>
    <style:style style:name="T2" style:family="text">
      <style:text-properties style:font-name="Times New Roman" fo:font-size="12pt" style:text-underline-style="solid" style:text-underline-width="auto" style:text-underline-color="font-color" style:font-size-asian="12pt" style:font-name-complex="Times New Roman1" style:font-size-complex="12pt"/>
    </style:style>
    <style:style style:name="T3" style:family="text">
      <style:text-properties style:font-name="Times New Roman" fo:font-size="12pt" officeooo:rsid="000d102c" style:font-size-asian="12pt" style:font-name-complex="Times New Roman1" style:font-size-complex="12pt"/>
    </style:style>
    <style:style style:name="T4" style:family="text">
      <style:text-properties style:font-name="Times New Roman" fo:font-size="9pt" style:font-size-asian="9pt" style:font-name-complex="Times New Roman1" style:font-size-complex="9pt"/>
    </style:style>
    <style:style style:name="T5" style:family="text">
      <style:text-properties style:font-name="Times New Roman" fo:font-size="12pt" officeooo:rsid="000c307f" style:font-size-asian="12pt" style:font-name-complex="Times New Roman1" style:font-size-complex="12pt"/>
    </style:style>
    <style:style style:name="T6" style:family="text">
      <style:text-properties fo:color="#000000" loext:opacity="100%" style:font-name="Times New Roman" fo:font-size="12pt" officeooo:rsid="00013350" fo:background-color="transparent" loext:char-shading-value="0" style:font-size-asian="12pt" style:font-name-complex="Times New Roman1" style:font-size-complex="12pt"/>
    </style:style>
    <style:style style:name="T7" style:family="text">
      <style:text-properties style:font-name="Times New Roman" fo:font-size="12pt" officeooo:rsid="00013350" style:font-size-asian="12pt" style:font-name-complex="Times New Roman1" style:font-size-complex="12pt"/>
    </style:style>
    <style:style style:name="T8" style:family="text">
      <style:text-properties fo:color="#000000" loext:opacity="100%" style:font-name="Times New Roman" fo:font-size="12pt" officeooo:rsid="000c307f" style:font-size-asian="12pt" style:font-name-complex="Times New Roman1" style:font-size-complex="12pt"/>
    </style:style>
    <style:style style:name="T9" style:family="text">
      <style:text-properties fo:color="#000000" loext:opacity="100%" style:font-name="Times New Roman" fo:font-size="12pt" officeooo:rsid="000c7dc1" style:font-size-asian="12pt" style:font-name-complex="Times New Roman1" style:font-size-complex="12pt"/>
    </style:style>
    <style:style style:name="T10" style:family="text">
      <style:text-properties fo:color="#000000" loext:opacity="100%" style:font-name="Times New Roman" fo:font-size="12pt" style:font-size-asian="12pt" style:font-name-complex="Times New Roman1" style:font-size-complex="12pt"/>
    </style:style>
    <style:style style:name="T11" style:family="text">
      <style:text-properties style:font-name="Times New Roman" fo:font-size="12pt" officeooo:rsid="0008efb5" style:font-size-asian="12pt" style:font-name-complex="Times New Roman1" style:font-size-complex="12pt"/>
    </style:style>
    <style:style style:name="T12" style:family="text">
      <style:text-properties officeooo:rsid="000b0b5c"/>
    </style:style>
    <style:style style:name="T13" style:family="text">
      <style:text-properties fo:color="#000000" loext:opacity="100%" style:font-name="Times New Roman" fo:font-size="12pt" officeooo:rsid="000165fe" style:font-size-asian="12pt" style:font-name-complex="Times New Roman1" style:font-size-complex="12pt"/>
    </style:style>
    <style:style style:name="T14" style:family="text">
      <style:text-properties fo:color="#000000" loext:opacity="100%" style:font-name="Times New Roman" fo:font-size="12pt" officeooo:rsid="00050304" style:font-size-asian="12pt" style:font-name-complex="Times New Roman1" style:font-size-complex="12pt"/>
    </style:style>
    <style:style style:name="T15" style:family="text">
      <style:text-properties style:font-name="Times New Roman" fo:font-size="12pt" officeooo:rsid="00050304" style:font-size-asian="12pt" style:font-name-complex="Times New Roman1" style:font-size-complex="12pt"/>
    </style:style>
    <style:style style:name="T16" style:family="text">
      <style:text-properties style:font-name="Times New Roman" fo:font-size="12pt" officeooo:rsid="00050304" fo:background-color="transparent" loext:char-shading-value="0" style:font-size-asian="12pt" style:font-name-complex="Times New Roman1" style:font-size-complex="12pt"/>
    </style:style>
    <style:style style:name="T17" style:family="text">
      <style:text-properties style:font-name="Times New Roman" fo:font-size="12pt" fo:background-color="transparent" loext:char-shading-value="0" style:font-size-asian="12pt" style:font-name-complex="Times New Roman1" style:font-size-complex="12pt"/>
    </style:style>
    <style:style style:name="T18" style:family="text">
      <style:text-properties style:font-name="Times New Roman" fo:font-size="9pt" fo:background-color="transparent" loext:char-shading-value="0" style:font-size-asian="9pt" style:font-name-complex="Times New Roman1" style:font-size-complex="9pt"/>
    </style:style>
    <style:style style:name="T19" style:family="text">
      <style:text-properties style:font-name="Times New Roman" fo:font-size="12pt" officeooo:rsid="000c307f" fo:background-color="transparent" loext:char-shading-value="0" style:font-size-asian="12pt" style:font-name-complex="Times New Roman1" style:font-size-complex="12pt"/>
    </style:style>
    <style:style style:name="T20" style:family="text">
      <style:text-properties style:font-name="Times New Roman" fo:font-size="12pt" fo:font-style="italic" officeooo:rsid="000b0b5c" fo:background-color="transparent" loext:char-shading-value="0" style:font-size-asian="12pt" style:font-style-asian="italic" style:font-name-complex="Times New Roman1" style:font-size-complex="12pt" style:font-style-complex="italic"/>
    </style:style>
    <style:style style:name="T21" style:family="text">
      <style:text-properties fo:color="#000000" loext:opacity="100%" style:font-name="Times New Roman" fo:font-size="12pt" officeooo:rsid="0002b055" style:font-size-asian="12pt" style:font-name-complex="Times New Roman1" style:font-size-complex="12pt"/>
    </style:style>
    <text:list-style style:name="L1">
      <text:list-level-style-number text:level="1" text:style-name="Numbering_20_Symbols" loext:num-list-format="%1%)" style:num-suffix=")" style:num-format="a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[</text:span><text:span text:style-name="T2">Note to prospective chapters</text:span><text:span text:style-name="T1">: <text:s/>The document below is a proposed statement of by-laws for a chapter. <text:s/>Chapters </text:span><text:span text:style-name="T3">are welcome</text:span><text:span text:style-name="T1"> to re-write portions of this document to suit their specific chapter needs.]</text:span></text:p>
      <text:p text:style-name="P2"><text:s/></text:p>
      <text:p text:style-name="P2">By-Laws</text:p>
      <text:p text:style-name="P2">of the Chapter of the</text:p>
      <text:p text:style-name="P2">UPSILON PI EPSILON ASSOCIATION</text:p>
      <text:p text:style-name="P2">at ____________________</text:p>
      <text:p text:style-name="P2"><text:s/></text:p>
      <text:p text:style-name="P2">An Honor Society for the</text:p>
      <text:p text:style-name="P2">Computing and Information Disciplines</text:p>
      <text:p text:style-name="P2"><text:s/></text:p>
      <text:p text:style-name="P2">Date of Charter Ceremony: _________</text:p>
      <text:p text:style-name="P2"><text:s/></text:p>
      <text:p text:style-name="P2">Article I: <text:s/>Scope of the By-Laws</text:p>
      <text:p text:style-name="P3"><text:s/></text:p>
      <text:p text:style-name="P4"><text:span text:style-name="T1">1.</text:span><text:span text:style-name="T4"> <text:tab/></text:span><text:span text:style-name="T1">These By-Laws shall govern the conduct of the chapter in those matters not specifically treated in the Constitution.</text:span></text:p>
      <text:p text:style-name="P4"><text:span text:style-name="T1">2.</text:span><text:span text:style-name="T4"> <text:tab/></text:span><text:span text:style-name="T1">Provisions of these By-Laws shall be subordinate to those of the Constitution.</text:span></text:p>
      <text:p text:style-name="P3"><text:s/></text:p>
      <text:p text:style-name="P2">Article II: <text:s/>Election of Officers</text:p>
      <text:p text:style-name="P2"><text:s/></text:p>
      <text:p text:style-name="P4"><text:span text:style-name="T1">1.</text:span><text:span text:style-name="T4"> <text:tab/></text:span><text:span text:style-name="T1">The officers of the chapter shall be elected at the first business meeting of each school year, immediately after the election of new members.</text:span></text:p>
      <text:p text:style-name="P4"><text:span text:style-name="T1">2.</text:span><text:span text:style-name="T4"> <text:tab/></text:span><text:span text:style-name="T1">Installation of officers shall take place immediately following their election. <text:s/>The new officers will assume their duties upon installation.</text:span></text:p>
      <text:p text:style-name="P4"><text:span text:style-name="T1">3.</text:span><text:span text:style-name="T4"> <text:tab/></text:span><text:span text:style-name="T1">In order to be eligible to hold office, the President must have been active in the chapter for at least one semester.</text:span></text:p>
      <text:p text:style-name="P4"><text:span text:style-name="T1">4.</text:span><text:span text:style-name="T4"> <text:tab/></text:span><text:span text:style-name="T1">The officers of this chapter shall be elected by secret ballot and there shall be no voting of proxies allowed.</text:span></text:p>
      <text:p text:style-name="P4"><text:span text:style-name="T1">5.</text:span><text:span text:style-name="T4"> <text:tab/></text:span><text:span text:style-name="T1">The faculty advisor shall be selected from the </text:span><text:span text:style-name="T5">teaching staff in the </text:span><text:span text:style-name="T1">Computer </text:span><text:span text:style-name="T6">and Information</text:span><text:span text:style-name="T7"> </text:span><text:span text:style-name="T1">Science </text:span><text:span text:style-name="T5">disciplines.</text:span></text:p>
      <text:p text:style-name="P3"><text:s/></text:p>
      <text:p text:style-name="P2">Article III: <text:s/>Meetings</text:p>
      <text:p text:style-name="P3"><text:s/></text:p>
      <text:p text:style-name="P4"><text:span text:style-name="T1">1.</text:span><text:span text:style-name="T4"> <text:tab/></text:span><text:span text:style-name="T8">Membership meetings should take place at least once per semester </text:span><text:span text:style-name="T9">(or quarter)</text:span><text:span text:style-name="T8">, but may be more frequent as</text:span><text:span text:style-name="T10"> determined by the chapter officers, based on the needs and interests of the members.</text:span></text:p>
      <text:p text:style-name="P4"><text:span text:style-name="T1">2.</text:span><text:span text:style-name="T4"> <text:tab/></text:span><text:span text:style-name="T1">Special meetings may be called by the </text:span><text:span text:style-name="T7">chapter’s leadership tea</text:span><text:span text:style-name="T11">m,</text:span><text:span text:style-name="T1"> or by petition of one-half of the active membership of the chapter.</text:span></text:p>
      <text:p text:style-name="P4"><text:span text:style-name="T1">3.</text:span><text:span text:style-name="T4"> <text:tab/></text:span><text:span text:style-name="T1">The quorum shall consist of one-half of the active members of the chapter in the conduct of the business of the chapter.</text:span></text:p>
      <text:p text:style-name="P4"><text:span text:style-name="T1">4.</text:span><text:span text:style-name="T4"> <text:tab/></text:span><text:span text:style-name="T1">Except as specifically stated in the Constitution and By-Laws, the parliamentary guide for </text:span><text:soft-page-break/><text:span text:style-name="T1">the conduct of all meetings shall be Robert’s Rules of Order.</text:span></text:p>
      <text:p text:style-name="P4"><text:span text:style-name="T1">5.</text:span><text:span text:style-name="T4"> <text:tab/></text:span><text:span text:style-name="T1">The order of conduct of a regular meeting shall be as follows:</text:span></text:p>
      <text:list text:style-name="L1">
        <text:list-item>
          <text:p text:style-name="P5">Call to order</text:p>
        </text:list-item>
        <text:list-item>
          <text:p text:style-name="P5">Roll call</text:p>
        </text:list-item>
        <text:list-item>
          <text:p text:style-name="P6">Reading/<text:span text:style-name="T12">approval</text:span> of minutes</text:p>
        </text:list-item>
        <text:list-item>
          <text:p text:style-name="P5">Committee reports</text:p>
        </text:list-item>
        <text:list-item>
          <text:p text:style-name="P5">Unfinished business</text:p>
        </text:list-item>
        <text:list-item>
          <text:p text:style-name="P5">New business</text:p>
        </text:list-item>
        <text:list-item>
          <text:p text:style-name="P5">Program or technical session (optional)</text:p>
        </text:list-item>
        <text:list-item>
          <text:p text:style-name="P5">Adjournment</text:p>
        </text:list-item>
      </text:list>
      <text:p text:style-name="P4"><text:span text:style-name="T1">6.</text:span><text:span text:style-name="T4"> <text:tab/></text:span><text:span text:style-name="T1">Initiation of new members may be conducted at a regular meeting or at a special meeting called for the purpose.</text:span></text:p>
      <text:p text:style-name="P4"><text:span text:style-name="T1">7.</text:span><text:span text:style-name="T4"> <text:tab/></text:span><text:span text:style-name="T1">Notification of all active members shall be given by the Secretary</text:span><text:span text:style-name="T10"> </text:span><text:span text:style-name="T13">at least </text:span><text:span text:style-name="T1">one week prior to a special meeting. <text:s/>The notification shall state the purpose of the meeting.</text:span></text:p>
      <text:p text:style-name="P4"><text:span text:style-name="T1">8.</text:span><text:span text:style-name="T4"> <text:tab/></text:span><text:span text:style-name="T1">No business other than that which the meeting was called for shall be conducted at a special meeting.</text:span></text:p>
      <text:p text:style-name="P3"><text:s/></text:p>
      <text:p text:style-name="P2">Article IV: <text:s/>Attendance</text:p>
      <text:p text:style-name="P2"><text:s/></text:p>
      <text:p text:style-name="P7"><text:span text:style-name="T1">1.</text:span><text:span text:style-name="T4"> <text:tab/></text:span><text:span text:style-name="T1">Active membe</text:span><text:span text:style-name="T10">rs </text:span><text:span text:style-name="T13">are encouraged </text:span><text:span text:style-name="T10">to att</text:span><text:span text:style-name="T1">end all meetings of the chapter.</text:span></text:p>
      <text:p text:style-name="P4"><text:span text:style-name="T1">2.</text:span><text:span text:style-name="T4"> <text:tab/></text:span><text:span text:style-name="T1">Any member who fails to attend fifty percent of all meetings, or who misses three consecutive meetings, shall automatically revert to inactive status.</text:span></text:p>
      <text:p text:style-name="P4"><text:span text:style-name="T1">3.</text:span><text:span text:style-name="T4"> <text:tab/></text:span><text:span text:style-name="T1">Restoration of a member to active status shall be by affirmative vote of a majority of the active members presen</text:span><text:span text:style-name="T11">t.</text:span></text:p>
      <text:p text:style-name="P3"><text:s/></text:p>
      <text:p text:style-name="P2">Article V: <text:s/>Finances</text:p>
      <text:p text:style-name="P1"><text:span text:style-name="T1">[</text:span><text:span text:style-name="T13">C</text:span><text:span text:style-name="T10">hapters </text:span><text:span text:style-name="T13">may either be wholly funded by their host university, or maintain their own bank account, or </text:span><text:span text:style-name="T14">some</text:span><text:span text:style-name="T13"> combination of the two. Chapters that do maintain their own funds shall </text:span><text:span text:style-name="T10">determine </text:span><text:span text:style-name="T1">their own local dues and/or fees. <text:s/>Amounts charged, if any, can be stated as shown below.]</text:span></text:p>
      <text:p text:style-name="P3"><text:s/></text:p>
      <text:p text:style-name="P8">1.<text:tab/>The initiation fee charged each new member by the chapter shall be YY dollars, in addition to that of the UPE National Association (a one-time fee payable to UPE).</text:p>
      <text:p text:style-name="P4"><text:span text:style-name="T11">2</text:span><text:span text:style-name="T1">.</text:span><text:span text:style-name="T4"> <text:tab/></text:span><text:span text:style-name="T1">Annual dues payable to the chapter shall be ZZ dollars, in addition to the dues of the Association.</text:span></text:p>
      <text:p text:style-name="P4"><text:span text:style-name="T11">3</text:span><text:span text:style-name="T1">.</text:span><text:span text:style-name="T4"> <text:tab/></text:span><text:span text:style-name="T1">Each initiate shall be required to pay all dues and initiation fees prior to his or her initiation.</text:span></text:p>
      <text:p text:style-name="P4"><text:span text:style-name="T11">4</text:span><text:span text:style-name="T1">.</text:span><text:span text:style-name="T4"> <text:tab/></text:span><text:span text:style-name="T1">One week prior to the election of officers, the Treasurer shall submit to the President and faculty advisor a written statement of the financial condition of the chapter. <text:s/>At the election, this will be submitted to the chapter and entered into the minutes upon acceptance by the chapter.</text:span></text:p>
      <text:p text:style-name="P4"><text:span text:style-name="T11">5</text:span><text:span text:style-name="T1">.</text:span><text:span text:style-name="T4"> <text:tab/></text:span><text:span text:style-name="T1">Special assessments may be made at any time, upon approval by three-fourths of the active members of the chapter.</text:span></text:p>
      <text:p text:style-name="P3"><text:s/></text:p>
      <text:p text:style-name="P2">Article VI: <text:s/>Initiation</text:p>
      <text:p text:style-name="P3"><text:soft-page-break/><text:s/></text:p>
      <text:p text:style-name="P4"><text:span text:style-name="T1">1.</text:span><text:span text:style-name="T4"> <text:tab/></text:span><text:span text:style-name="T1">The initiation of new members shall be held </text:span><text:span text:style-name="T14">within a reasonable timeframe following</text:span><text:span text:style-name="T15"> </text:span><text:span text:style-name="T1">their election.</text:span></text:p>
      <text:p text:style-name="P9">2.<text:tab/>The initiation ceremony shall follow the official UPE initiation script as published on the UPE website.</text:p>
      <text:p text:style-name="P4"><text:span text:style-name="T16">3</text:span><text:span text:style-name="T17">.</text:span><text:span text:style-name="T18"> </text:span><text:span text:style-name="T4"><text:tab/></text:span><text:span text:style-name="T1">The initiation shall specifically avoid any practice which conflicts with the </text:span><text:span text:style-name="T19">[</text:span><text:span text:style-name="T20">name of college or university</text:span><text:span text:style-name="T19">]</text:span><text:span text:style-name="T17"> </text:span><text:span text:style-name="T1">regulations or which constitutes an attack on the personal dignity of the initiates. <text:s/>The activities shall be devised to stimulate the candidate’s interest in </text:span><text:span text:style-name="T21">the computer and information disciplines </text:span><text:span text:style-name="T10">a</text:span><text:span text:style-name="T1">nd to acquaint them better with members of the chapter.</text:span></text:p>
      <text:p text:style-name="P3"><text:s/></text:p>
      <text:p text:style-name="P2">Article VII: <text:s/>Election of Members</text:p>
      <text:p text:style-name="P3"><text:s/></text:p>
      <text:p text:style-name="P4"><text:span text:style-name="T1">1.</text:span><text:span text:style-name="T4"> <text:tab/></text:span><text:span text:style-name="T21">New member initiation ceremonies shall be held as often as deemed necessary by chapter leadership, but typically once or twice a year.</text:span></text:p>
      <text:p text:style-name="P4"><text:span text:style-name="T1">2.</text:span><text:span text:style-name="T4"> <text:tab/></text:span><text:span text:style-name="T1">The Membership Committe</text:span><text:span text:style-name="T10">e, </text:span><text:span text:style-name="T14">chaired by the faculty advisor,</text:span><text:span text:style-name="T10"> sha</text:span><text:span text:style-name="T1">ll prepare a list of all eligible candidate</text:span><text:span text:style-name="T11">s.</text:span></text:p>
      <text:p text:style-name="P4"><text:span text:style-name="T1">3.</text:span><text:span text:style-name="T4"> <text:tab/></text:span><text:span text:style-name="T14">A member of the chapter’s leadership team, typically the Secretary, shall </text:span><text:span text:style-name="T10">issue invitations to </text:span><text:span text:style-name="T14">the candidates </text:span><text:span text:style-name="T10">become members of the Association, and of this chapter.</text:span></text:p>
      <text:p text:style-name="P4"><text:span text:style-name="T11">4</text:span><text:span text:style-name="T1">.</text:span><text:span text:style-name="T4"> <text:tab/></text:span><text:span text:style-name="T1">Failure of a member-elect to notify the chapter of his or her acceptance of the invitation to membership within two weeks of its issuance shall constitute notice of refusal.</text:span></text:p>
      <text:p text:style-name="P3"><text:s/></text:p>
      <text:p text:style-name="P2">Article VIII: <text:s/>Adoption and Amendment</text:p>
      <text:p text:style-name="P2"><text:s/></text:p>
      <text:p text:style-name="P4"><text:span text:style-name="T1">1.</text:span><text:span text:style-name="T4"> <text:tab/></text:span><text:span text:style-name="T1">These By-Laws shall become effective immediately upon adoption.</text:span></text:p>
      <text:p text:style-name="P4"><text:span text:style-name="T1">2.</text:span><text:span text:style-name="T4"> <text:tab/></text:span><text:span text:style-name="T1">These By-Laws shall remain in effect until revised or amended.</text:span></text:p>
      <text:p text:style-name="P4"><text:span text:style-name="T1">3.</text:span><text:span text:style-name="T4"> <text:tab/></text:span><text:span text:style-name="T1">A provision of these By-Laws may be temporarily suspended by a three-fourths vote of the active membership of the chapter.</text:span></text:p>
      <text:p text:style-name="P4"><text:span text:style-name="T1">4.</text:span><text:span text:style-name="T4"> <text:tab/></text:span><text:span text:style-name="T1">A two-thirds affirmative vote of the active membership of the chapter shall be required for the adoption of an amendment to these By-Laws.</text:span></text:p>
      <text:p text:style-name="P3"><text:s/></text:p>
      <text:p text:style-name="P10"/>
      <text:p text:style-name="Standard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font-face-decls>
    <style:font-face style:name="Arial" svg:font-family="Arial" style:font-pitch="variable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 style:font-charset="x-symbol"/>
    <style:font-face style:name="PingFang SC" svg:font-family="'PingFang SC'" style:font-family-generic="system" style:font-pitch="variable"/>
    <style:font-face style:name="Songti SC" svg:font-family="'Songti SC'" style:font-family-generic="system" style:font-pitch="variable"/>
    <style:font-face style:name="Times New Roman" svg:font-family="'Times New Roman'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writing-mode="lr-tb" style:flow-with-text="false"/>
      <style:paragraph-properties style:text-autospace="ideograph-alpha" style:line-break="strict" loext:tab-stop-distance="0in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Songti SC" style:font-size-asian="10.5pt" style:language-asian="zh" style:country-asian="CN" style:font-name-complex="Arial Unicode M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0.4925in" style:writing-mode="lr-tb"/>
      <style:text-properties style:use-window-font-color="true" loext:opacity="0%" style:font-name="Liberation Serif" fo:font-size="12pt" fo:language="en" fo:country="US" style:letter-kerning="true" style:font-name-asian="Songti SC" style:font-size-asian="10.5pt" style:language-asian="zh" style:country-asian="CN" style:font-name-complex="Arial Unicode M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PingFang SC" style:font-family-asian="'PingFang SC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 Unicode MS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 Unicode MS" style:font-family-complex="'Arial Unicode MS'" style:font-family-generic-complex="swiss"/>
    </style:style>
    <style:style style:name="Standard_20__28_WW_29_" style:display-name="Standard (WW)" style:family="paragraph">
      <style:paragraph-properties fo:line-height="115%" fo:text-align="left" style:justify-single-word="false" fo:orphans="0" fo:widows="0" fo:hyphenation-ladder-count="no-limit" fo:hyphenation-keep="auto" loext:hyphenation-keep-type="column" loext:hyphenation-keep-line="false" style:vertical-align="baseline"/>
      <style:text-properties style:font-name="Arial" fo:font-family="Arial" style:font-pitch="variable" fo:font-size="11pt" fo:language="en" fo:country="US" style:font-name-asian="Arial1" style:font-family-asian="Arial" style:font-family-generic-asian="system" style:font-pitch-asian="variable" style:font-size-asian="11pt" style:language-asian="zh" style:country-asian="CN" style:font-name-complex="Arial1" style:font-family-complex="Arial" style:font-family-generic-complex="system" style:font-pitch-complex="variable" style:font-size-complex="11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Default_20_Paragraph_20_Font" style:display-name="Default Paragraph Font" style:family="text"/>
    <style:style style:name="annotation_20_reference" style:display-name="annotation reference" style:family="text" style:parent-style-name="Default_20_Paragraph_20_Font">
      <style:text-properties style:font-name="Times New Roman" fo:font-family="'Times New Roman'" style:font-pitch="variable" fo:font-size="8pt" style:font-name-asian="Times New Roman1" style:font-family-asian="'Times New Roman'" style:font-family-generic-asian="system" style:font-pitch-asian="variable" style:font-size-asian="8pt" style:font-name-complex="Times New Roman1" style:font-family-complex="'Times New Roman'" style:font-family-generic-complex="system" style:font-pitch-complex="variable" style:font-size-complex="8pt"/>
    </style:style>
    <style:style style:name="ListLabel_20_1" style:display-name="ListLabel 1" style:family="text">
      <style:text-properties style:font-name="Times New Roman" fo:font-family="'Times New Roman'" style:font-pitch="variable" fo:font-size="12pt" style:font-size-asian="12pt"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3" style:display-name="ListLabel 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4" style:display-name="ListLabel 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5" style:display-name="ListLabel 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6" style:display-name="ListLabel 6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7" style:display-name="ListLabel 7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8" style:display-name="ListLabel 8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9" style:display-name="ListLabel 9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0" style:display-name="ListLabel 10" style:family="text">
      <style:text-properties style:font-name="Times New Roman" fo:font-family="'Times New Roman'" style:font-pitch="variable" fo:font-size="12pt" style:font-size-asian="12pt" style:font-name-complex="Times New Roman1" style:font-family-complex="'Times New Roman'" style:font-family-generic-complex="system" style:font-pitch-complex="variable"/>
    </style:style>
    <style:style style:name="ListLabel_20_11" style:display-name="ListLabel 1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2" style:display-name="ListLabel 1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3" style:display-name="ListLabel 1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4" style:display-name="ListLabel 1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5" style:display-name="ListLabel 1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6" style:display-name="ListLabel 16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7" style:display-name="ListLabel 17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8" style:display-name="ListLabel 18" style:family="text">
      <style:text-properties style:font-name-complex="Times New Roman1" style:font-family-complex="'Times New Roman'" style:font-family-generic-complex="system" style:font-pitch-complex="variabl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Numbering_20_Symbols" style:display-name="Numbering Symbols" style:family="text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text:style-name="ListLabel_20_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text:style-name="ListLabel_20_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text:style-name="ListLabel_20_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number text:level="1" text:style-name="ListLabel_20_10" loext:num-list-format="%1%.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text:style-name="ListLabel_20_1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text:style-name="ListLabel_20_1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text:style-name="ListLabel_20_1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layout-grid-color="#c0c0c0" style:layout-grid-lines="44" style:layout-grid-base-height="0.2165in" style:layout-grid-ruby-height="0in" style:layout-grid-mode="none" style:layout-grid-ruby-below="false" style:layout-grid-print="true" style:layout-grid-display="true" style:layout-grid-base-width="0.1457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5in" fo:page-height="11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layout-grid-base-width="0.278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3" style:page-usage="left">
      <style:page-layout-properties fo:page-width="8.5in" fo:page-height="11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layout-grid-base-width="0.278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8.5in" fo:page-height="11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layout-grid-base-width="0.278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9.0161in" fo:page-height="4.4882in" style:num-format="1" style:print-orientation="landscape" fo:margin-top="0in" fo:margin-bottom="0in" fo:margin-left="0in" fo:margin-right="0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layout-grid-base-width="0.278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8.5in" fo:page-height="11in" style:num-format="1" style:print-orientation="portrait" fo:margin-top="0.3937in" fo:margin-bottom="0.3937in" fo:margin-left="0.7874in" fo:margin-right="0.3937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layout-grid-base-width="0.278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8.5in" fo:page-height="11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layout-grid-base-width="0.278in" style:layout-grid-snap-to="true" style:footnote-max-height="0in" loext:margin-gutter="0in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11in" fo:page-height="8.5in" style:num-format="1" style:print-orientation="landscape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layout-grid-base-width="0.278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First_20_Page" style:display-name="First Page" style:page-layout-name="Mpm2" draw:style-name="Mdp1" style:next-style-name="Standard"/>
    <style:master-page style:name="Left_20_Page" style:display-name="Left Page" style:page-layout-name="Mpm3" draw:style-name="Mdp1" style:next-style-name="Right_20_Page"/>
    <style:master-page style:name="Right_20_Page" style:display-name="Right Page" style:page-layout-name="Mpm4" draw:style-name="Mdp1" style:next-style-name="Left_20_Page"/>
    <style:master-page style:name="Envelope" style:page-layout-name="Mpm5" draw:style-name="Mdp1"/>
    <style:master-page style:name="Index" style:page-layout-name="Mpm2" draw:style-name="Mdp1"/>
    <style:master-page style:name="HTML" style:page-layout-name="Mpm6" draw:style-name="Mdp1"/>
    <style:master-page style:name="Footnote" style:page-layout-name="Mpm7" draw:style-name="Mdp1"/>
    <style:master-page style:name="Endnote" style:page-layout-name="Mpm7" draw:style-name="Mdp1"/>
    <style:master-page style:name="Landscape" style:page-layout-name="Mpm8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5-03-26T20:44:26.159988944</meta:creation-date>
    <dc:date>2026-08-26T08:54:51.256215000</dc:date>
    <meta:editing-duration>PT1H1S</meta:editing-duration>
    <meta:editing-cycles>9</meta:editing-cycles>
    <meta:generator>LibreOffice/26.2.2.2$MacOSX_AARCH64 LibreOffice_project/1f77d10d6938fd34972958f64b2bcfa54f8b1ba5</meta:generator>
    <meta:document-statistic meta:table-count="0" meta:image-count="0" meta:object-count="0" meta:page-count="3" meta:paragraph-count="79" meta:word-count="935" meta:character-count="5679" meta:non-whitespace-character-count="4744"/>
  </office:meta>
</office:document-meta>
</file>