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Thumbnails/thumbnail.png" manifest:media-type="image/png"/>
  <manifest:file-entry manifest:full-path="settings.xml" manifest:media-type="text/xml"/>
  <manifest:file-entry manifest:full-path="meta.xml" manifest:media-type="text/xml"/>
  <manifest:file-entry manifest:full-path="styles.xml" manifest:media-type="text/xml"/>
  <manifest:file-entry manifest:full-path="content.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scripts/>
  <office:font-face-decls>
    <style:font-face style:name="Arial" svg:font-family="Arial" style:font-pitch="variable"/>
    <style:font-face style:name="Arial Unicode MS" svg:font-family="'Arial Unicode MS'" style:font-family-generic="swiss"/>
    <style:font-face style:name="Arial Unicode MS1" svg:font-family="'Arial Unicode MS'" style:font-family-generic="system" style:font-pitch="variable"/>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style:font-charset="x-symbol"/>
    <style:font-face style:name="PingFang SC" svg:font-family="'PingFang SC'" style:font-family-generic="system" style:font-pitch="variable"/>
    <style:font-face style:name="Songti SC" svg:font-family="'Songti SC'" style:font-family-generic="system" style:font-pitch="variable"/>
    <style:font-face style:name="Times New Roman" svg:font-family="'Times New Roman'" style:font-pitch="variable"/>
    <style:font-face style:name="Times New Roman1" svg:font-family="'Times New Roman'" style:font-family-generic="system" style:font-pitch="variable"/>
  </office:font-face-decls>
  <office:automatic-styles>
    <style:style style:name="P1" style:family="paragraph" style:parent-style-name="Standard_20__28_WW_29_">
      <style:paragraph-properties fo:margin-left="0in" fo:margin-right="0in" fo:line-height="115%" fo:text-align="left" style:justify-single-word="false" fo:text-indent="0in" style:auto-text-indent="false" style:writing-mode="lr-tb"/>
      <style:text-properties style:font-name="Times New Roman" fo:font-size="12pt" style:font-size-asian="12pt" style:font-name-complex="Times New Roman1" style:font-size-complex="12pt"/>
    </style:style>
    <style:style style:name="P2" style:family="paragraph" style:parent-style-name="Standard_20__28_WW_29_">
      <style:paragraph-properties fo:margin-left="0in" fo:margin-right="0in" fo:line-height="115%" fo:text-align="center" style:justify-single-word="false" fo:text-indent="0in" style:auto-text-indent="false" style:writing-mode="lr-tb"/>
      <style:text-properties style:font-name="Times New Roman" fo:font-size="12pt" style:font-size-asian="12pt" style:font-name-complex="Times New Roman1" style:font-size-complex="12pt"/>
    </style:style>
    <style:style style:name="P3" style:family="paragraph" style:parent-style-name="Standard_20__28_WW_29_">
      <style:paragraph-properties fo:margin-left="0in" fo:margin-right="0in" fo:line-height="115%" fo:text-align="center" style:justify-single-word="false" fo:text-indent="0in" style:auto-text-indent="false" style:writing-mode="lr-tb"/>
      <style:text-properties style:font-name="Times New Roman" fo:font-size="12pt" officeooo:paragraph-rsid="0019b091" style:font-size-asian="12pt" style:font-name-complex="Times New Roman1" style:font-size-complex="12pt"/>
    </style:style>
    <style:style style:name="P4" style:family="paragraph" style:parent-style-name="Standard_20__28_WW_29_">
      <style:paragraph-properties fo:margin-left="0.25in" fo:margin-right="0in" fo:line-height="115%" fo:text-indent="0in" style:auto-text-indent="false" style:writing-mode="lr-tb"/>
      <style:text-properties officeooo:paragraph-rsid="00165fd9"/>
    </style:style>
    <style:style style:name="P5" style:family="paragraph" style:parent-style-name="Standard_20__28_WW_29_">
      <style:paragraph-properties fo:margin-left="0.25in" fo:margin-right="0in" fo:line-height="115%" fo:text-indent="0in" style:auto-text-indent="false" style:writing-mode="lr-tb"/>
    </style:style>
    <style:style style:name="P6" style:family="paragraph" style:parent-style-name="Standard_20__28_WW_29_">
      <style:paragraph-properties fo:margin-left="0in" fo:margin-right="0in" fo:line-height="115%" fo:text-indent="0in" style:auto-text-indent="false" style:writing-mode="lr-tb"/>
      <style:text-properties style:font-name="Times New Roman" fo:font-size="12pt" style:font-size-asian="12pt" style:font-name-complex="Times New Roman1" style:font-size-complex="12pt"/>
    </style:style>
    <style:style style:name="P7" style:family="paragraph" style:parent-style-name="Standard_20__28_WW_29_">
      <style:paragraph-properties fo:margin-left="0.5417in" fo:margin-right="0in" fo:line-height="115%" fo:text-indent="-0.2638in" style:auto-text-indent="false" style:writing-mode="lr-tb"/>
      <style:text-properties officeooo:paragraph-rsid="00056511"/>
    </style:style>
    <style:style style:name="P8" style:family="paragraph" style:parent-style-name="Standard_20__28_WW_29_">
      <style:paragraph-properties fo:margin-left="0.5417in" fo:margin-right="0in" fo:line-height="115%" fo:text-indent="-0.2638in" style:auto-text-indent="false" style:writing-mode="lr-tb"/>
    </style:style>
    <style:style style:name="P9" style:family="paragraph" style:parent-style-name="Standard_20__28_WW_29_">
      <style:paragraph-properties fo:margin-left="0.5417in" fo:margin-right="0in" fo:line-height="115%" fo:text-indent="-0.2638in" style:auto-text-indent="false" style:writing-mode="lr-tb"/>
      <style:text-properties officeooo:paragraph-rsid="00165fd9"/>
    </style:style>
    <style:style style:name="P10" style:family="paragraph" style:parent-style-name="Standard_20__28_WW_29_">
      <style:paragraph-properties fo:margin-left="0.5in" fo:margin-right="0in" fo:line-height="115%" fo:text-indent="0in" style:auto-text-indent="false" style:writing-mode="lr-tb"/>
    </style:style>
    <style:style style:name="P11" style:family="paragraph" style:parent-style-name="Standard_20__28_WW_29_">
      <style:paragraph-properties fo:margin-left="0.5in" fo:margin-right="0in" fo:line-height="115%" fo:text-indent="0in" style:auto-text-indent="false" style:writing-mode="lr-tb"/>
      <style:text-properties officeooo:paragraph-rsid="0016f9b0"/>
    </style:style>
    <style:style style:name="P12" style:family="paragraph" style:parent-style-name="Standard_20__28_WW_29_">
      <style:paragraph-properties fo:margin-left="0.25in" fo:margin-right="0in" fo:line-height="115%" fo:text-indent="0in" style:auto-text-indent="false" style:writing-mode="lr-tb"/>
      <style:text-properties officeooo:paragraph-rsid="0012e109"/>
    </style:style>
    <style:style style:name="P13" style:family="paragraph" style:parent-style-name="Standard_20__28_WW_29_">
      <style:paragraph-properties fo:margin-left="0.25in" fo:margin-right="0in" fo:line-height="115%" fo:text-indent="0in" style:auto-text-indent="false" style:writing-mode="lr-tb"/>
      <style:text-properties style:font-name="Times New Roman" fo:font-size="12pt" officeooo:rsid="0013bc1d" officeooo:paragraph-rsid="0013bc1d" fo:background-color="transparent" style:font-size-asian="12pt" style:font-name-complex="Times New Roman1" style:font-size-complex="12pt"/>
    </style:style>
    <style:style style:name="P14" style:family="paragraph" style:parent-style-name="Standard_20__28_WW_29_">
      <style:paragraph-properties fo:margin-left="0in" fo:margin-right="0in" fo:line-height="115%" fo:text-indent="0in" style:auto-text-indent="false" style:writing-mode="lr-tb"/>
    </style:style>
    <style:style style:name="T1" style:family="text">
      <style:text-properties officeooo:rsid="0019b091"/>
    </style:style>
    <style:style style:name="T2" style:family="text">
      <style:text-properties style:font-name="Times New Roman" fo:font-size="12pt" style:font-size-asian="12pt" style:font-name-complex="Times New Roman1" style:font-size-complex="12pt"/>
    </style:style>
    <style:style style:name="T3" style:family="text">
      <style:text-properties style:font-name="Times New Roman" fo:font-size="9pt" style:font-size-asian="9pt" style:font-name-complex="Times New Roman1" style:font-size-complex="9pt"/>
    </style:style>
    <style:style style:name="T4" style:family="text">
      <style:text-properties style:font-name="Times New Roman" fo:font-size="12pt" officeooo:rsid="00165fd9" style:font-size-asian="12pt" style:font-name-complex="Times New Roman1" style:font-size-complex="12pt"/>
    </style:style>
    <style:style style:name="T5" style:family="text">
      <style:text-properties style:font-name="Times New Roman" fo:font-size="12pt" fo:font-style="italic" officeooo:rsid="000b0b5c" fo:background-color="transparent" loext:char-shading-value="0" style:font-size-asian="12pt" style:font-style-asian="italic" style:font-name-complex="Times New Roman1" style:font-size-complex="12pt" style:font-style-complex="italic"/>
    </style:style>
    <style:style style:name="T6" style:family="text">
      <style:text-properties style:font-name="Times New Roman" fo:font-size="12pt" officeooo:rsid="000c307f" fo:background-color="transparent" loext:char-shading-value="0" style:font-size-asian="12pt" style:font-name-complex="Times New Roman1" style:font-size-complex="12pt"/>
    </style:style>
    <style:style style:name="T7" style:family="text">
      <style:text-properties style:font-name="Times New Roman" fo:font-size="12pt" fo:background-color="transparent" loext:char-shading-value="0" style:font-size-asian="12pt" style:font-name-complex="Times New Roman1" style:font-size-complex="12pt"/>
    </style:style>
    <style:style style:name="T8" style:family="text">
      <style:text-properties style:font-name="Times New Roman" fo:font-size="12pt" officeooo:rsid="00056511" fo:background-color="transparent" loext:char-shading-value="0" style:font-size-asian="12pt" style:font-name-complex="Times New Roman1" style:font-size-complex="12pt"/>
    </style:style>
    <style:style style:name="T9" style:family="text">
      <style:text-properties style:font-name="Times New Roman" fo:font-size="9pt" fo:background-color="transparent" loext:char-shading-value="0" style:font-size-asian="9pt" style:font-name-complex="Times New Roman1" style:font-size-complex="9pt"/>
    </style:style>
    <style:style style:name="T10" style:family="text">
      <style:text-properties style:font-name="Times New Roman" fo:font-size="12pt" officeooo:rsid="0012e109" style:font-size-asian="12pt" style:font-name-complex="Times New Roman1" style:font-size-complex="12pt"/>
    </style:style>
    <style:style style:name="T11" style:family="text">
      <style:text-properties style:font-name="Times New Roman" fo:font-size="12pt" officeooo:rsid="00133621" style:font-size-asian="12pt" style:font-name-complex="Times New Roman1" style:font-size-complex="12pt"/>
    </style:style>
    <style:style style:name="T12" style:family="text">
      <style:text-properties style:font-name="Times New Roman" fo:font-size="12pt" officeooo:rsid="0016f9b0" style:font-size-asian="12pt" style:font-name-complex="Times New Roman1" style:font-size-complex="12pt"/>
    </style:style>
    <style:style style:name="T13" style:family="text">
      <style:text-properties style:font-name="Times New Roman" fo:font-size="12pt" officeooo:rsid="000f121b" style:font-size-asian="12pt" style:font-name-complex="Times New Roman1" style:font-size-complex="12pt"/>
    </style:style>
    <style:style style:name="T14" style:family="text">
      <style:text-properties fo:color="#000000" loext:opacity="100%" style:font-name="Times New Roman" fo:font-size="12pt" style:font-size-asian="12pt" style:font-name-complex="Times New Roman1" style:font-size-complex="12pt"/>
    </style:style>
    <style:style style:name="T15" style:family="text">
      <style:text-properties fo:color="#000000" loext:opacity="100%" style:font-name="Times New Roman" fo:font-size="12pt" officeooo:rsid="00056511" fo:background-color="transparent" loext:char-shading-value="0" style:font-size-asian="12pt" style:font-name-complex="Times New Roman1" style:font-size-complex="12pt"/>
    </style:style>
    <style:style style:name="T16" style:family="text">
      <style:text-properties fo:color="#000000" loext:opacity="100%" style:font-name="Times New Roman" fo:font-size="12pt" officeooo:rsid="00056511" style:font-size-asian="12pt" style:font-name-complex="Times New Roman1" style:font-size-complex="12pt"/>
    </style:style>
    <style:style style:name="T17" style:family="text">
      <style:text-properties fo:color="#000000" loext:opacity="100%" style:font-name="Times New Roman" fo:font-size="12pt" officeooo:rsid="0016f9b0" style:font-size-asian="12pt" style:font-name-complex="Times New Roman1" style:font-size-complex="12pt"/>
    </style:style>
    <style:style style:name="T18" style:family="text">
      <style:text-properties style:font-name="Times New Roman" fo:font-size="12pt" officeooo:rsid="0012b2ea" style:font-size-asian="12pt" style:font-name-complex="Times New Roman1" style:font-size-complex="12pt"/>
    </style:style>
    <style:style style:name="T19" style:family="text">
      <style:text-properties fo:color="#000000" loext:opacity="100%" style:font-name="Times New Roman" fo:font-size="12pt" officeooo:rsid="00071062" style:font-size-asian="12pt" style:font-name-complex="Times New Roman1" style:font-size-complex="12pt"/>
    </style:style>
    <style:style style:name="T20" style:family="text">
      <style:text-properties style:font-name="Times New Roman" fo:font-size="12pt" officeooo:rsid="00071062" style:font-size-asian="12pt" style:font-name-complex="Times New Roman1" style:font-size-complex="12pt"/>
    </style:style>
    <style:style style:name="T21" style:family="text">
      <style:text-properties officeooo:rsid="0016f9b0"/>
    </style:style>
    <style:style style:name="T22" style:family="text">
      <style:text-properties fo:color="#000000" loext:opacity="100%" style:font-name="Times New Roman" fo:font-size="12pt" officeooo:rsid="00084c6d" style:font-size-asian="12pt" style:font-name-complex="Times New Roman1" style:font-size-complex="12pt"/>
    </style:style>
    <style:style style:name="T23" style:family="text">
      <style:text-properties fo:color="#000000" loext:opacity="100%" style:font-name="Times New Roman" fo:font-size="12pt" officeooo:rsid="0012e109" style:font-size-asian="12pt" style:font-name-complex="Times New Roman1" style:font-size-complex="12pt"/>
    </style:style>
    <style:style style:name="T24" style:family="text">
      <style:text-properties style:font-name="Times New Roman" fo:font-size="12pt" officeooo:rsid="001808fa" style:font-size-asian="12pt" style:font-name-complex="Times New Roman1" style:font-size-complex="12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Note to prospective chapters: <text:s/>The document below is a proposed <text:span text:style-name="T1">constitution</text:span> for a chapter. Chapters are welcome to re-write portions of this document to suit their specific chapter needs.]</text:p>
      <text:p text:style-name="P1"/>
      <text:p text:style-name="P2">Constitution</text:p>
      <text:p text:style-name="P2">of the</text:p>
      <text:p text:style-name="P2"><text:s/>Chapter of <text:span text:style-name="T1">the</text:span></text:p>
      <text:p text:style-name="P2">UPSILON PI EPSILON ASSOCIATION</text:p>
      <text:p text:style-name="P3">at ____________________</text:p>
      <text:p text:style-name="P2"><text:s/></text:p>
      <text:p text:style-name="P2">An Honor Society in</text:p>
      <text:p text:style-name="P2">Computer and Information Science</text:p>
      <text:p text:style-name="P2"><text:s/></text:p>
      <text:p text:style-name="P2"><text:s/></text:p>
      <text:p text:style-name="P2">Article I: <text:s/>Name and Objective</text:p>
      <text:p text:style-name="P2"><text:s/></text:p>
      <text:p text:style-name="P4"><text:span text:style-name="T2">1.</text:span><text:span text:style-name="T3"> <text:tab/></text:span><text:span text:style-name="T2">The name of this organization shall be the _____ Chapter of </text:span><text:span text:style-name="T4">[</text:span><text:span text:style-name="T5">name of college or university</text:span><text:span text:style-name="T6">]</text:span><text:span text:style-name="T2"> of the Upsilon Pi Epsilon Association, an honor society in computing and information disciplines.</text:span></text:p>
      <text:p text:style-name="P5"><text:span text:style-name="T2">2.</text:span><text:span text:style-name="T3"> <text:tab/></text:span><text:span text:style-name="T2">The object of this chapter of the Association shall be the promotion of high scholarship and original investigation in the various fields of the computing and information disciplines.</text:span></text:p>
      <text:p text:style-name="P4"><text:span text:style-name="T2">3.</text:span><text:span text:style-name="T3"> <text:tab/></text:span><text:span text:style-name="T7">Th</text:span><text:span text:style-name="T8">is </text:span><text:span text:style-name="T7">Chapter o</text:span><text:span text:style-name="T2">f the Association shall be located at </text:span><text:span text:style-name="T6">[</text:span><text:span text:style-name="T5">name of college or university</text:span><text:span text:style-name="T6">]</text:span><text:span text:style-name="T2">.</text:span></text:p>
      <text:p text:style-name="P6"><text:s/></text:p>
      <text:p text:style-name="P2">Article II: <text:s/>Government</text:p>
      <text:p text:style-name="P6"><text:s/></text:p>
      <text:p text:style-name="P7"><text:span text:style-name="T2">1.</text:span><text:span text:style-name="T3"> </text:span><text:span text:style-name="T9"><text:s/><text:tab/></text:span><text:span text:style-name="T7">Th</text:span><text:span text:style-name="T8">is</text:span><text:span text:style-name="T7"> Chapter s</text:span><text:span text:style-name="T2">hall be governed by this Constitution, together with amendments to the same, and by the By-Laws enacted to provide for those governmental functions of a more routine nature. </text:span></text:p>
      <text:p text:style-name="P8"><text:span text:style-name="T2">2.</text:span><text:span text:style-name="T3"> <text:s/><text:tab/></text:span><text:span text:style-name="T2">The By-Laws of this Chapter shall be adopted and changes thereto enacted by an affirmative vote of two-thirds of the active members of the chapter.</text:span></text:p>
      <text:p text:style-name="P8"><text:span text:style-name="T2">3.</text:span><text:span text:style-name="T3"> <text:s/><text:tab/></text:span><text:span text:style-name="T2">The provisions of this constitution shall be subordinate to those of the Constitution and By-Laws of the Upsilon Pi Epsilon Association.</text:span></text:p>
      <text:p text:style-name="P6"><text:s/></text:p>
      <text:p text:style-name="P2">Article III: <text:s/>Membership</text:p>
      <text:p text:style-name="P6"><text:s/></text:p>
      <text:p text:style-name="P8"><text:span text:style-name="T2">1.</text:span><text:span text:style-name="T3"> <text:s/><text:tab/></text:span><text:span text:style-name="T2">This Chapter shall consist of members and honorary members.</text:span></text:p>
      <text:p text:style-name="P9"><text:span text:style-name="T2">2.</text:span><text:span text:style-name="T3"> <text:s/><text:tab/></text:span><text:span text:style-name="T2">The membership of this chapter shall be made up of individuals whose academic achievements, reputation, and creative abilities deserve recognition, and whose membership would enhance the stature of the Association. <text:s/>Specifically, the membership shall include graduate and undergraduate students, former students, and faculty in the computing and information disciplines at </text:span><text:span text:style-name="T6">[</text:span><text:span text:style-name="T5">name of college or university</text:span><text:span text:style-name="T6">]</text:span><text:span text:style-name="T2">, elected according to the procedures detailed in Article IV of this Constitution.</text:span></text:p>
      <text:p text:style-name="P8"><text:span text:style-name="T2">3.</text:span><text:span text:style-name="T3"> <text:s/><text:tab/></text:span><text:span text:style-name="T2">Honorary members shall be individuals of distinguished achievement in the field of computing.</text:span></text:p>
      <text:p text:style-name="P8"><text:span text:style-name="T2">4.</text:span><text:span text:style-name="T3"> <text:s/><text:tab/></text:span><text:span text:style-name="T2">Eligibility for membership shall not be restricted according to race, color, national origin, age, </text:span><text:soft-page-break/><text:span text:style-name="T2">religion, disability, veteran’s status, sexual orientation, or gender.</text:span></text:p>
      <text:p text:style-name="P8"><text:span text:style-name="T2">5.</text:span><text:span text:style-name="T3"> <text:s/><text:tab/></text:span><text:span text:style-name="T2">The active membership of this chapter of the Association shall consist of those Members who satisfy the fiscal and attendance requirements set forth in the By-Laws. <text:s/>The privilege of voting in membership elections and participation in other official functions of the Chapter shall be restricted to active members.</text:span></text:p>
      <text:p text:style-name="P6"><text:s/></text:p>
      <text:p text:style-name="P2">Article IV: <text:s/>Election of Members</text:p>
      <text:p text:style-name="P6"><text:s/></text:p>
      <text:p text:style-name="P5"><text:span text:style-name="T2">1.</text:span><text:span text:style-name="T3"> <text:tab/></text:span><text:span text:style-name="T2">The eligibility of students and faculty for election for membership in this chapter of the Upsilon Pi Epsilon Association shall be determined as follows:</text:span></text:p>
      <text:p text:style-name="P10"><text:span text:style-name="T2">A.</text:span><text:span text:style-name="T3"><text:tab/></text:span><text:span text:style-name="T2">A graduate student must be a candidate for a graduate degree in the computing and information disciplines, and must have completed at least eighteen semester hours for graduate credit. <text:s/>Further, </text:span><text:span text:style-name="T10">the student</text:span><text:span text:style-name="T2"> must have a grade point average of at least 3.</text:span><text:span text:style-name="T4">5</text:span><text:span text:style-name="T2">, exclusive of research and seminar courses.</text:span></text:p>
      <text:p text:style-name="P10"><text:span text:style-name="T2">B.</text:span><text:span text:style-name="T3"> <text:tab/></text:span><text:span text:style-name="T2">An undergraduate student must be a candidate for an undergraduate degree in the computing and information disciplines, and must have completed at least </text:span><text:span text:style-name="T11">45</text:span><text:span text:style-name="T2"> semester hours </text:span><text:span text:style-name="T12">(or 68 quarter hours) </text:span><text:span text:style-name="T2">for undergraduate credit, including 15 semester hours </text:span><text:span text:style-name="T12">(or </text:span><text:span text:style-name="T2">23 quarter hours</text:span><text:span text:style-name="T12">)</text:span><text:span text:style-name="T2"> in the basic courses in the computing and information disciplines. <text:s/>Further, </text:span><text:span text:style-name="T13">the student</text:span><text:span text:style-name="T2"> must have a grade point average of at least 3.0, with a grade point average of at least 3.3 in all </text:span><text:span text:style-name="T12">coursework related to the </text:span><text:span text:style-name="T2">computer</text:span><text:span text:style-name="T14"> </text:span><text:span text:style-name="T15">and information</text:span><text:span text:style-name="T16"> </text:span><text:span text:style-name="T17">disciplines</text:span><text:span text:style-name="T18">.</text:span></text:p>
      <text:p text:style-name="P11"><text:span text:style-name="T2">C.</text:span><text:span text:style-name="T3"> <text:tab/></text:span><text:span text:style-name="T2">A faculty member must have been teaching in the computing and information disciplines or in a field closely related to the computing division at </text:span><text:span text:style-name="T4">[</text:span><text:span text:style-name="T5">name of college or university</text:span><text:span text:style-name="T6">]</text:span><text:span text:style-name="T2"> for at least one year in order to be eligible for membership. <text:s/></text:span><text:span text:style-name="T10">The faculty member</text:span><text:span text:style-name="T2"> must have been in responsible charge of development, preparation, or presentation of courses, or in charge of research in the computing field. <text:s/>Achievements in research and teaching shall determine eligibility for a faculty member.</text:span></text:p>
      <text:p text:style-name="P10"><text:span text:style-name="T18">D</text:span><text:span text:style-name="T2">.</text:span><text:span text:style-name="T3"> <text:tab/></text:span><text:span text:style-name="T2">Student</text:span><text:span text:style-name="T18">s </text:span><text:span text:style-name="T2">and faculty members who do not qualify under the provisions of the previous subsections, but whose achievements in and contributions to the computer science field qualify them, in view of the Membership Committee, shall be eligible for election to membership in this chapter of the Association.</text:span></text:p>
      <text:p text:style-name="P5"><text:span text:style-name="T2">2.</text:span><text:span text:style-name="T3"> <text:tab/></text:span><text:span text:style-name="T2">All candidates for election to membership, qualified according to the previous section, shall be reviewed by the Membership Committee. <text:s/>Those reported favorably by the Committee shall be </text:span><text:span text:style-name="T19">invited to join the chapter</text:span><text:span text:style-name="T14">.</text:span></text:p>
      <text:p text:style-name="P5"><text:span text:style-name="T18">3</text:span><text:span text:style-name="T2">.</text:span><text:span text:style-name="T3"> <text:tab/></text:span><text:span text:style-name="T2">The maximum number of members shall not be limited.</text:span></text:p>
      <text:p text:style-name="P6"><text:s/></text:p>
      <text:p text:style-name="P2">Article V: <text:s/>Officers</text:p>
      <text:p text:style-name="P2"><text:s/></text:p>
      <text:p text:style-name="P5"><text:span text:style-name="T2">1.</text:span><text:span text:style-name="T3"> <text:tab/></text:span><text:span text:style-name="T2">The </text:span><text:span text:style-name="T19">leadership</text:span><text:span text:style-name="T20"> </text:span><text:span text:style-name="T2">of the chapter shall consist of the Faculty Advisor and the following elected officers: President, Vice President, Secretary, Treasurer, and Historian.</text:span></text:p>
      <text:p text:style-name="P5"><text:span text:style-name="T2">2.</text:span><text:span text:style-name="T3"> <text:tab/></text:span><text:span text:style-name="T2">The duties of the President shall be to call and preside at all meetings, to appoint committees and to authorize payment of bills presented against the chapte</text:span><text:span text:style-name="T18">r.</text:span></text:p>
      <text:p text:style-name="P12"><text:span text:style-name="T2">3.</text:span><text:span text:style-name="T3"> <text:tab/></text:span><text:span text:style-name="T2">The duties of the Vice President shall be to perform the duties of President in the absence of </text:span><text:soft-page-break/><text:span text:style-name="T2">the President. </text:span><text:span text:style-name="T10">The Vice President</text:span><text:span text:style-name="T2"> shall also become President in case of the resignation or disability of the President. <text:s/>In addition, </text:span><text:span text:style-name="T10">t</text:span><text:span text:style-name="T2">he Vice President shall be responsible for the coordination of committees and the proper conduct of meetings.</text:span></text:p>
      <text:p text:style-name="P5"><text:span text:style-name="T2">4.</text:span><text:span text:style-name="T3"> <text:tab/></text:span><text:span text:style-name="T2">The duties of the Secretary shall be to keep records of all transactions of the chapter, and in particular, to keep the minutes of the meetings. <text:s/>In addition, </text:span><text:span text:style-name="T10">the Secretary</text:span><text:span text:style-name="T2"> will be responsible for the handling of correspondence for the chapter.</text:span></text:p>
      <text:p text:style-name="P5"><text:span text:style-name="T2">5.</text:span><text:span text:style-name="T3"> <text:tab/></text:span><text:span text:style-name="T2">The duties of the Treasurer shall be to collect all dues and assessments and to issue, with the assistance of the Secretary, notices of special assignments. <text:s/></text:span><text:span text:style-name="T10">The Treasurer</text:span><text:span text:style-name="T2"> shall have charge of all funds of the chapter, and shall pay therefrom bills presented against the chapter and approved for payment.</text:span></text:p>
      <text:p text:style-name="P5"><text:span text:style-name="T2">6.</text:span><text:span text:style-name="T3"> <text:tab/></text:span><text:span text:style-name="T2">The duties of the Historian are to keep a systematic account in chronological order of events of the chapter.</text:span></text:p>
      <text:p text:style-name="P5"><text:span text:style-name="T2">7.</text:span><text:span text:style-name="T3"> <text:tab/></text:span><text:span text:style-name="T2">The Faculty Advisor shall be a member of the teaching staff in </text:span><text:span text:style-name="T12">the </text:span><text:span text:style-name="T2">computer and information discipline</text:span><text:span text:style-name="T12">s</text:span><text:span text:style-name="T2">. <text:s/>The duties of the Faculty Advisor shall be to consult on matters of chapter policy and to act as auditor of chapter finances. <text:s/></text:span><text:span text:style-name="T10">The Faculty Advisor</text:span><text:span text:style-name="T2"> shall also be the presiding member of the Membership Committee.</text:span></text:p>
      <text:p text:style-name="P13">8. <text:tab/>Election of officers shall be held immediately after the <text:span text:style-name="T21">induction</text:span> of new members. Newly elected officers shall be installed and shall begin to serve the meeting following their election.</text:p>
      <text:p text:style-name="P5"><text:span text:style-name="T12">9</text:span><text:span text:style-name="T2">.</text:span><text:span text:style-name="T3"> <text:tab/></text:span><text:span text:style-name="T2">Vacancies in any office other than the President shall be filled by appointment by the President with the approval of the </text:span><text:span text:style-name="T10">chapter leadership</text:span><text:span text:style-name="T2">.</text:span></text:p>
      <text:p text:style-name="P5"><text:span text:style-name="T12">10</text:span><text:span text:style-name="T2">.</text:span><text:span text:style-name="T3"><text:tab/></text:span><text:span text:style-name="T2">The Membership Committee shall consist of the faculty advisor, and</text:span><text:span text:style-name="T14"> </text:span><text:span text:style-name="T22">other </text:span><text:span text:style-name="T14">faculty members </text:span><text:span text:style-name="T22">as neede</text:span><text:span text:style-name="T23">d.</text:span><text:span text:style-name="T14"> The Membership Committee shall be responsible for the screeni</text:span><text:span text:style-name="T2">ng of students who meet the scholastic eligibility requirements of the Association and shall recommend for election those they deem otherwise qualified. </text:span><text:span text:style-name="T24">The Membership Committee must comply with all university, local and national regulations regarding the rights to privacy of student candidates.</text:span></text:p>
      <text:p text:style-name="P6"><text:s/></text:p>
      <text:p text:style-name="P2">Article VI: <text:s/>Ratification and Amendment</text:p>
      <text:p text:style-name="P6"><text:s/></text:p>
      <text:p text:style-name="P5"><text:span text:style-name="T2">1.</text:span><text:span text:style-name="T3"> <text:tab/></text:span><text:span text:style-name="T2">This Constitution shall become effective immediately upon ratification by a three-fourths affirmative vote of the invited charter initiates and the Membership Committee of the whole.</text:span></text:p>
      <text:p text:style-name="P5"><text:span text:style-name="T2">2.</text:span><text:span text:style-name="T3"> <text:tab/></text:span><text:span text:style-name="T2">This constitution shall remain in effect until revised or amended.</text:span></text:p>
      <text:p text:style-name="P5"><text:span text:style-name="T2">3.</text:span><text:span text:style-name="T3"> <text:tab/></text:span><text:span text:style-name="T2">Amendments in this Constitution may be proposed by any member of the chapter at a regular or special meeting. <text:s/>The proposed amendment shall be discussed and a vote for further discussion shall be taken; a simple majority of the active members present shall determine that consideration. <text:s/>On approval, the proposed amendment shall be formally framed by the </text:span><text:span text:style-name="T12">chapter leadership.</text:span></text:p>
      <text:p text:style-name="P5"><text:span text:style-name="T2">4.</text:span><text:span text:style-name="T3"> <text:tab/></text:span><text:span text:style-name="T2">Amendments framed according to the previous section shall be circulated to the entire active membership of the chapter, together with appropriate commentaries and a written ballot. <text:s/>The ballots will be returned to the Secretary within two weeks of distribution. <text:s/>The Secretary and Vice-President shall tally the votes and make the results of the balloting public at the following regular meeting of the chapter.</text:span></text:p>
      <text:p text:style-name="P5"><text:span text:style-name="T2">5.</text:span><text:span text:style-name="T3"> <text:tab/></text:span><text:span text:style-name="T2">A three-fourths favorable vote of the returned ballots shall be required for ratification of </text:span><text:soft-page-break/><text:span text:style-name="T2">each amendment.</text:span></text:p>
      <text:p text:style-name="P5"><text:span text:style-name="T2">6.</text:span><text:span text:style-name="T3"> <text:tab/></text:span><text:span text:style-name="T2">The Amendment shall become effective immediately upon announcement of the results of the ratification election.</text:span></text:p>
      <text:p text:style-name="P14"/>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font-face-decls>
    <style:font-face style:name="Arial" svg:font-family="Arial" style:font-pitch="variable"/>
    <style:font-face style:name="Arial Unicode MS" svg:font-family="'Arial Unicode MS'" style:font-family-generic="swiss"/>
    <style:font-face style:name="Arial Unicode MS1" svg:font-family="'Arial Unicode MS'" style:font-family-generic="system" style:font-pitch="variable"/>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style:font-charset="x-symbol"/>
    <style:font-face style:name="PingFang SC" svg:font-family="'PingFang SC'" style:font-family-generic="system" style:font-pitch="variable"/>
    <style:font-face style:name="Songti SC" svg:font-family="'Songti SC'" style:font-family-generic="system" style:font-pitch="variable"/>
    <style:font-face style:name="Times New Roman" svg:font-family="'Times New 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loext:tab-stop-distance="0in" style:font-independent-line-spacing="false">
        <style:tab-stops/>
      </style:paragraph-properties>
      <style:text-properties style:use-window-font-color="true" loext:opacity="0%" style:font-name="Liberation Serif" fo:font-size="12pt" fo:language="en" fo:country="US" style:letter-kerning="true" style:font-name-asian="Songti SC" style:font-size-asian="10.5pt" style:language-asian="zh" style:country-asian="CN" style:font-name-complex="Arial Unicode M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Songti SC" style:font-size-asian="10.5pt" style:language-asian="zh" style:country-asian="CN" style:font-name-complex="Arial Unicode M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PingFang SC" style:font-family-asian="'PingFang SC'"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Arial Unicode MS" style:font-family-complex="'Arial Unicode M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 style:font-family-complex="'Arial Unicode MS'" style:font-family-generic-complex="swiss"/>
    </style:style>
    <style:style style:name="Standard_20__28_WW_29_" style:display-name="Standard (WW)" style:family="paragraph">
      <style:paragraph-properties fo:line-height="115%" fo:text-align="left" style:justify-single-word="false" fo:orphans="0" fo:widows="0" fo:hyphenation-ladder-count="no-limit" fo:hyphenation-keep="auto" loext:hyphenation-keep-type="column" loext:hyphenation-keep-line="false" style:vertical-align="baseline"/>
      <style:text-properties style:font-name="Arial" fo:font-family="Arial" style:font-pitch="variable" fo:font-size="11pt" fo:language="en" fo:country="US" style:font-name-asian="Arial1" style:font-family-asian="Arial" style:font-family-generic-asian="system" style:font-pitch-asian="variable" style:font-size-asian="11pt" style:language-asian="zh" style:country-asian="CN" style:font-name-complex="Arial1" style:font-family-complex="Arial" style:font-family-generic-complex="system" style:font-pitch-complex="variable" style:font-size-complex="11pt" style:language-complex="hi" style:country-complex="IN" fo:hyphenate="false" fo:hyphenation-remain-char-count="2" fo:hyphenation-push-char-count="2" loext:hyphenation-no-caps="false" loext:hyphenation-no-last-word="false" loext:hyphenation-word-char-count="5" loext:hyphenation-zone="no-limit"/>
    </style:style>
    <style:style style:name="Default_20_Paragraph_20_Font" style:display-name="Default Paragraph Font" style:family="text"/>
    <style:style style:name="annotation_20_reference" style:display-name="annotation reference" style:family="text" style:parent-style-name="Default_20_Paragraph_20_Font">
      <style:text-properties style:font-name="Times New Roman" fo:font-family="'Times New Roman'" style:font-pitch="variable" fo:font-size="8pt" style:font-name-asian="Times New Roman1" style:font-family-asian="'Times New Roman'" style:font-family-generic-asian="system" style:font-pitch-asian="variable" style:font-size-asian="8pt" style:font-name-complex="Times New Roman1" style:font-family-complex="'Times New Roman'" style:font-family-generic-complex="system" style:font-pitch-complex="variable" style:font-size-complex="8pt"/>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44" style:layout-grid-base-height="0.2165in" style:layout-grid-ruby-height="0in" style:layout-grid-mode="none" style:layout-grid-ruby-below="false" style:layout-grid-print="true" style:layout-grid-display="true" style:layout-grid-base-width="0.1457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2">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usage="left">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4" style:page-usage="right">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5">
      <style:page-layout-properties fo:page-width="9.0161in" fo:page-height="4.4882in" style:num-format="1" style:print-orientation="landscape" fo:margin-top="0in" fo:margin-bottom="0in" fo:margin-left="0in" fo:margin-right="0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6">
      <style:page-layout-properties fo:page-width="8.5in" fo:page-height="11in" style:num-format="1" style:print-orientation="portrait" fo:margin-top="0.3937in" fo:margin-bottom="0.3937in" fo:margin-left="0.7874in" fo:margin-right="0.3937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page-layout style:name="Mpm7">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line-style="solid" style:adjustment="left" style:rel-width="25%" style:color="#000000"/>
      </style:page-layout-properties>
      <style:header-style/>
      <style:footer-style/>
    </style:page-layout>
    <style:page-layout style:name="Mpm8">
      <style:page-layout-properties fo:page-width="11in" fo:page-height="8.5in" style:num-format="1" style:print-orientation="landscape"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First_20_Page" style:display-name="First Page" style:page-layout-name="Mpm2" draw:style-name="Mdp1" style:next-style-name="Standard"/>
    <style:master-page style:name="Left_20_Page" style:display-name="Left Page" style:page-layout-name="Mpm3" draw:style-name="Mdp1" style:next-style-name="Right_20_Page"/>
    <style:master-page style:name="Right_20_Page" style:display-name="Right Page" style:page-layout-name="Mpm4" draw:style-name="Mdp1" style:next-style-name="Left_20_Page"/>
    <style:master-page style:name="Envelope" style:page-layout-name="Mpm5" draw:style-name="Mdp1"/>
    <style:master-page style:name="Index" style:page-layout-name="Mpm2" draw:style-name="Mdp1"/>
    <style:master-page style:name="HTML" style:page-layout-name="Mpm6" draw:style-name="Mdp1"/>
    <style:master-page style:name="Footnote" style:page-layout-name="Mpm7" draw:style-name="Mdp1"/>
    <style:master-page style:name="Endnote" style:page-layout-name="Mpm7" draw:style-name="Mdp1"/>
    <style:master-page style:name="Landscape" style:page-layout-name="Mpm8"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5-03-26T18:46:50.162580020</meta:creation-date>
    <dc:date>2026-08-26T09:00:34.489987000</dc:date>
    <meta:editing-duration>PT12H46M45S</meta:editing-duration>
    <meta:editing-cycles>12</meta:editing-cycles>
    <meta:generator>LibreOffice/26.2.2.2$MacOSX_AARCH64 LibreOffice_project/1f77d10d6938fd34972958f64b2bcfa54f8b1ba5</meta:generator>
    <meta:document-statistic meta:table-count="0" meta:image-count="0" meta:object-count="0" meta:page-count="4" meta:paragraph-count="62" meta:word-count="1309" meta:character-count="8405" meta:non-whitespace-character-count="7065"/>
  </office:meta>
</office:document-meta>
</file>